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493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0" style:family="table-row">
      <style:table-row-properties style:min-row-height="0.493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8" style:family="table-row">
      <style:table-row-properties style:min-row-height="0.493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6" style:family="table-row">
      <style:table-row-properties style:min-row-height="0.493in"/>
    </style:style>
    <style:style style:name="TableCell12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</text:span><text:span text:style-name="T86">聯絡人</text:span>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內文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內文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內文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內文"/>
          </table:table-cell>
          <table:covered-table-cell/>
          <table:covered-table-cell/>
        </table:table-row>
      </table:table>
      <text:p text:style-name="P134"/>
      <text:p text:style-name="P135">國立屏東大學企業管理學系</text:p>
      <text:p text:style-name="P136">聯絡人：王小姐</text:p>
      <text:p text:style-name="P137"><text:span text:style-name="T138">電</text:span><text:span text:style-name="T139"><text:s text:c="2"/></text:span><text:span text:style-name="T140">話</text:span><text:span text:style-name="T141">：</text:span><text:span text:style-name="T142">08-7663800</text:span><text:span text:style-name="T143">轉</text:span><text:span text:style-name="T144">32502</text:span></text:p>
      <text:p text:style-name="P145"><text:span text:style-name="T146">Email</text:span><text:span text:style-name="T147">：</text:span><text:span text:style-name="T148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0第三屆全國大專院校行銷企劃競賽報名表</dc:title>
    <dc:subject/>
    <meta:initial-creator>user</meta:initial-creator>
    <dc:creator>User</dc:creator>
    <meta:creation-date>2026-08-25T08:17:00Z</meta:creation-date>
    <dc:date>2026-08-25T08:17:00Z</dc:date>
    <meta:print-date>2026-07-13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